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weeklies:start"/>Template</text:p>
      <text:p text:style-name="Preformatted_20_Text"># Week of YYYY-MM-DD<text:line-break/><text:line-break/>## Progress since last meeting<text:line-break/><text:line-break/>_Describe what you did since last week as a bullet list. This does not have to be something concrete. It can be things like "I thought about problem X" or "I read article Y"._<text:line-break/><text:line-break/>- Task 1<text:line-break/>- Task 2<text:line-break/>- ...<text:line-break/><text:line-break/>## Blockers / questions<text:line-break/><text:line-break/>_Describe questions you have with a **tentative solution**. It is very important that you describe what you tried even if it didn't succeed. You should also report what your current thought process is. Why do you think it doesn't work? What do you think should be tried next? If there are many solutions, present them here._<text:line-break/><text:line-break/>- Question / Problem 1<text:line-break/><text:s text:c="4"/>- Tentative solution to question or problem<text:line-break/><text:line-break/>## Outputs / results<text:line-break/><text:line-break/>)What did you generate during the week. It's ok if it's not finished work. All information that should be communicated needs to be here. Take the time to make these clear: format tables, clearly label and add captions to Figures. You can also provide code excerpts with comments.<text:line-break/><text:line-break/>### Result 1<text:line-break/><text:line-break/>``...``<text:line-break/><text:line-break/>## Plan for next week<text:line-break/><text:line-break/>_Before the meeting, what do you think are the priorities for the week. This should be an ordered list and scoped for the short term._<text:line-break/><text:line-break/>1. Future task 1<text:line-break/>2. Future task 2<text:line-break/>3. ...<text:line-break/><text:line-break/>## Agreed action items<text:line-break/><text:line-break/>_After discussion, what you should focus on for the next week._<text:line-break/><text:line-break/>1. To be filled during meeting</text:p>
      <text:p text:style-name="Text_20_body"><text:line-break/>Weeklies</text:p>
      <text:p text:style-name="Text_20_body">No subnamespaces.</text:p>
      <text:line-break/>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15::14:44</meta:creation-date>
    <dc:creator>Generated</dc:creator>
    <dc:date>2026-08-26T15::14:44</dc:date>
    <dc:language>en-US</dc:language>
    <meta:editing-cycles>1</meta:editing-cycles>
    <meta:editing-duration>PT0S</meta:editing-duration>
    <dc:title>weeklies:start</dc:title>
  </office:meta>
</office:document-meta>
</file>